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3B5000001F584FF0BC3A83F1B79.png" manifest:media-type="image/png"/>
  <manifest:file-entry manifest:full-path="Pictures/10000000000002EF0000013DFADD914D46549D49.png" manifest:media-type="image/png"/>
  <manifest:file-entry manifest:full-path="Pictures/100002010000064B0000033687D7F793830904A4.png" manifest:media-type="image/png"/>
  <manifest:file-entry manifest:full-path="Pictures/10000000000000AB000000C4EF74E1F6B790ECEF.png" manifest:media-type="image/png"/>
  <manifest:file-entry manifest:full-path="Pictures/10000000000002DF0000020DFD99E947F3D09105.png" manifest:media-type="image/png"/>
  <manifest:file-entry manifest:full-path="Pictures/100000000000023100000180580925697631D50D.png" manifest:media-type="image/png"/>
  <manifest:file-entry manifest:full-path="Pictures/1000000000000329000001590AB437AF29B01D36.png" manifest:media-type="image/png"/>
  <manifest:file-entry manifest:full-path="Pictures/10000000000001BA000000E92AA46276F86E894A.png" manifest:media-type="image/png"/>
  <manifest:file-entry manifest:full-path="Pictures/100000000000048E00000251D31B2C652298A936.png" manifest:media-type="image/png"/>
  <manifest:file-entry manifest:full-path="Pictures/100000000000026E000001B88CFC01BE1B7850AF.png" manifest:media-type="image/png"/>
  <manifest:file-entry manifest:full-path="Pictures/100000000000026E000001B73713CF6634EE638F.png" manifest:media-type="image/png"/>
  <manifest:file-entry manifest:full-path="Pictures/1000000000000271000001B8927E342F31476194.png" manifest:media-type="image/png"/>
  <manifest:file-entry manifest:full-path="Pictures/100000000000026F000001B82824A4D666768AAA.png" manifest:media-type="image/png"/>
  <manifest:file-entry manifest:full-path="Pictures/10000000000000600000006C2ADE0CCC53559E38.png" manifest:media-type="image/png"/>
  <manifest:file-entry manifest:full-path="Pictures/10000000000000B0000000700EEFB08D0EBB0357.png" manifest:media-type="image/png"/>
  <manifest:file-entry manifest:full-path="Pictures/100000000000025B000000CAA00A1110B50DE3F3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ext_20_body">
      <style:paragraph-properties fo:margin-left="0.714cm" fo:margin-right="0cm" fo:text-align="center" style:justify-single-word="false" fo:text-indent="0cm" style:auto-text-indent="false">
        <style:tab-stops/>
      </style:paragraph-properties>
    </style:style>
    <style:style style:name="P4" style:family="paragraph" style:parent-style-name="清單段落">
      <style:paragraph-properties fo:margin-left="4.106cm" fo:margin-right="0cm" fo:text-indent="0cm" style:auto-text-indent="false">
        <style:tab-stops/>
      </style:paragraph-properties>
    </style:style>
    <style:style style:name="P5" style:family="paragraph" style:parent-style-name="Text_20_body">
      <style:paragraph-properties fo:margin-left="3.387cm" fo:margin-right="0cm" fo:text-indent="0cm" style:auto-text-indent="false">
        <style:tab-stops/>
      </style:paragraph-properties>
    </style:style>
    <style:style style:name="P6" style:family="paragraph" style:parent-style-name="Text_20_body">
      <style:paragraph-properties fo:margin-left="0.714cm" fo:margin-right="0cm" fo:text-indent="0cm" style:auto-text-indent="false">
        <style:tab-stops/>
      </style:paragraph-properties>
    </style:style>
    <style:style style:name="P7" style:family="paragraph" style:parent-style-name="Text_20_body">
      <style:paragraph-properties fo:margin-left="3.387cm" fo:margin-right="0cm" fo:text-align="start" style:justify-single-word="false" fo:text-indent="0cm" style:auto-text-indent="false">
        <style:tab-stops/>
      </style:paragraph-properties>
    </style:style>
    <style:style style:name="P8" style:family="paragraph" style:parent-style-name="Text_20_body">
      <style:paragraph-properties fo:line-height="100%" fo:text-align="start" style:justify-single-word="false" fo:orphans="2" fo:widows="2" fo:hyphenation-ladder-count="no-limit" fo:break-before="page"/>
      <style:text-properties fo:hyphenate="true" loext:hyphenation-no-caps="false"/>
    </style:style>
    <style:style style:name="P9" style:family="paragraph" style:parent-style-name="Text_20_body">
      <style:paragraph-properties fo:line-height="100%" fo:text-align="start" style:justify-single-word="false" fo:orphans="2" fo:widows="2" fo:hyphenation-ladder-count="no-limit"/>
      <style:text-properties fo:hyphenate="true" loext:hyphenation-no-caps="false"/>
    </style:style>
    <style:style style:name="P10" style:family="paragraph" style:parent-style-name="Text_20_body">
      <style:paragraph-properties fo:line-height="100%" fo:text-align="start" style:justify-single-word="false" fo:orphans="2" fo:widows="2"/>
    </style:style>
    <style:style style:name="P11" style:family="paragraph" style:parent-style-name="清單段落">
      <style:paragraph-properties fo:margin-left="1.561cm" fo:margin-right="0cm" fo:line-height="100%" fo:text-align="start" style:justify-single-word="false" fo:text-indent="0cm" style:auto-text-indent="false" style:text-autospace="none">
        <style:tab-stops/>
      </style:paragraph-properties>
    </style:style>
    <style:style style:name="P12" style:family="paragraph" style:parent-style-name="Text_20_body">
      <style:paragraph-properties fo:margin-left="1.561cm" fo:margin-right="0cm" fo:line-height="0.635cm" fo:text-indent="0cm" style:auto-text-indent="false">
        <style:tab-stops/>
      </style:paragraph-properties>
    </style:style>
    <style:style style:name="P13" style:family="paragraph" style:parent-style-name="清單段落">
      <style:paragraph-properties fo:margin-left="1.561cm" fo:margin-right="0cm" fo:line-height="0.706cm" fo:text-indent="0cm" style:auto-text-indent="false" style:text-autospace="none" style:punctuation-wrap="simple" style:snap-to-layout-grid="false">
        <style:tab-stops/>
      </style:paragraph-properties>
    </style:style>
    <style:style style:name="P14" style:family="paragraph" style:parent-style-name="Text_20_body">
      <style:paragraph-properties fo:margin-left="0.847cm" fo:margin-right="0cm" fo:line-height="0.706cm" fo:orphans="2" fo:widows="2" fo:text-indent="0cm" style:auto-text-indent="false">
        <style:tab-stops/>
      </style:paragraph-properties>
      <style:text-properties fo:color="#5b9bd5" loext:opacity="100%" fo:font-weight="bold" style:font-weight-asian="bold" style:font-weight-complex="bold"/>
    </style:style>
    <style:style style:name="P15" style:family="paragraph" style:parent-style-name="Text_20_body">
      <style:paragraph-properties fo:margin-left="0.847cm" fo:margin-right="0cm" fo:line-height="0.706cm" fo:orphans="2" fo:widows="2" fo:text-indent="0cm" style:auto-text-indent="false">
        <style:tab-stops/>
      </style:paragraph-properties>
      <style:text-properties fo:color="#000000" loext:opacity="100%" style:letter-kerning="false"/>
    </style:style>
    <style:style style:name="P16" style:family="paragraph" style:parent-style-name="Text_20_body" style:master-page-name="MP0">
      <style:paragraph-properties fo:text-align="center" style:justify-single-word="false" style:page-number="auto" fo:break-before="page"/>
      <style:text-properties fo:font-size="18pt" style:font-size-asian="18pt" style:font-size-complex="18pt"/>
    </style:style>
    <style:style style:name="P17" style:family="paragraph" style:parent-style-name="Heading_20_1" style:list-style-name="L1"/>
    <style:style style:name="P18" style:family="paragraph" style:parent-style-name="Heading_20_1" style:list-style-name="L1">
      <style:paragraph-properties fo:margin-left="0cm" fo:margin-right="0cm" fo:text-indent="0cm" style:auto-text-indent="false">
        <style:tab-stops/>
      </style:paragraph-properties>
    </style:style>
    <style:style style:name="P19" style:family="paragraph" style:parent-style-name="Heading_20_2" style:list-style-name="L2"/>
    <style:style style:name="P20" style:family="paragraph" style:parent-style-name="Heading_20_2" style:list-style-name="L2">
      <style:text-properties style:font-size-complex="14pt"/>
    </style:style>
    <style:style style:name="P21" style:family="paragraph" style:parent-style-name="Heading_20_2" style:list-style-name="L5"/>
    <style:style style:name="P22" style:family="paragraph" style:parent-style-name="Heading_20_2" style:list-style-name="L5">
      <style:paragraph-properties fo:break-before="page"/>
    </style:style>
    <style:style style:name="P23" style:family="paragraph" style:parent-style-name="Heading_20_3">
      <style:paragraph-properties fo:margin-left="3.387cm" fo:margin-right="0.423cm" fo:text-indent="0cm" style:auto-text-indent="false">
        <style:tab-stops/>
      </style:paragraph-properties>
      <style:text-properties style:font-name="Times New Roman" fo:font-size="12pt" style:font-name-asian="標楷體" style:font-size-asian="12pt"/>
    </style:style>
    <style:style style:name="P24" style:family="paragraph" style:parent-style-name="Heading_20_3">
      <style:paragraph-properties fo:margin-left="3.387cm" fo:margin-right="0.423cm" fo:text-indent="0cm" style:auto-text-indent="false">
        <style:tab-stops/>
      </style:paragraph-properties>
    </style:style>
    <style:style style:name="P25" style:family="paragraph" style:parent-style-name="清單段落" style:list-style-name="L3"/>
    <style:style style:name="P26" style:family="paragraph" style:parent-style-name="清單段落" style:list-style-name="L4"/>
    <style:style style:name="P27" style:family="paragraph" style:parent-style-name="清單段落" style:list-style-name="L6"/>
    <style:style style:name="P28" style:family="paragraph" style:parent-style-name="清單段落" style:list-style-name="L6">
      <style:paragraph-properties fo:line-height="100%" fo:text-align="start" style:justify-single-word="false" fo:orphans="2" fo:widows="2" fo:hyphenation-ladder-count="no-limit" fo:break-before="page"/>
      <style:text-properties fo:hyphenate="true" loext:hyphenation-no-caps="false"/>
    </style:style>
    <style:style style:name="P29" style:family="paragraph" style:parent-style-name="清單段落" style:list-style-name="L7"/>
    <style:style style:name="P30" style:family="paragraph" style:parent-style-name="清單段落" style:list-style-name="L8">
      <style:paragraph-properties fo:text-align="start" style:justify-single-word="false"/>
    </style:style>
    <style:style style:name="P31" style:family="paragraph" style:parent-style-name="清單段落" style:list-style-name="L9"/>
    <style:style style:name="P32" style:family="paragraph" style:parent-style-name="清單段落" style:list-style-name="L10"/>
    <style:style style:name="P33" style:family="paragraph" style:parent-style-name="清單段落" style:list-style-name="L10">
      <style:paragraph-properties fo:line-height="0.635cm"/>
    </style:style>
    <style:style style:name="P34" style:family="paragraph">
      <loext:graphic-properties draw:fill="none"/>
    </style:style>
    <style:style style:name="T1" style:family="text">
      <style:text-properties fo:language="zh" fo:country="TW"/>
    </style:style>
    <style:style style:name="T2" style:family="text">
      <style:text-properties style:font-size-complex="14pt"/>
    </style:style>
    <style:style style:name="T3" style:family="text">
      <style:text-properties style:font-weight-complex="bold"/>
    </style:style>
    <style:style style:name="T4" style:family="text">
      <style:text-properties style:font-name="Times New Roman" fo:font-size="12pt" style:font-name-asian="標楷體" style:font-size-asian="12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0.51pt solid #000000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">
      <text:list-level-style-number text:level="1" text:style-name="WW_5f_CharLFO2LVL1" style:num-suffix="、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3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72cm" fo:margin-left="4.10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9.31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00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4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72cm" fo:margin-left="4.10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9.31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00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5">
      <text:list-level-style-number text:level="1" text:style-name="WW_5f_CharLFO5LVL1" style:num-suffix="、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1.00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85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1.00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85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1.00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85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1.00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85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10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847cm" fo:margin-left="1.56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0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0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4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9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641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8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3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style:style style:name="gr1" style:family="graphic">
      <style:graphic-properties draw:stroke="solid" svg:stroke-width="0.071cm" svg:stroke-color="#ff0000" svg:stroke-opacity="100%" draw:stroke-linejoin="miter" svg:stroke-linecap="butt" draw:fill="none" fo:min-height="0cm" fo:min-width="0cm" fo:padding-top="0.018cm" fo:padding-bottom="0.018cm" fo:padding-left="0.018cm" fo:padding-right="0.018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bookmark-start text:name="_Toc467776510"/><text:bookmark-start text:name="_Toc467769614"/><text:bookmark-start text:name="_Toc466992895"/>TCG簽章元件安裝手冊</text:p>
      <text:list xml:id="list3247869579" text:style-name="L1">
        <text:list-item>
          <text:p text:style-name="P17">下載位置:</text:p>
        </text:list-item>
      </text:list>
      <text:list xml:id="list2649044089" text:style-name="L2">
        <text:list-item>
          <text:p text:style-name="P19"><text:span text:style-name="預設段落字型"><text:span text:style-name="T2">府內外機關: </text:span></text:span></text:p>
        </text:list-item>
      </text:list>
      <text:list xml:id="list2675540266" text:style-name="L3">
        <text:list-item>
          <text:p text:style-name="P25">113年5月27日<text:span text:style-name="預設段落字型"><text:span text:style-name="T3">於Taipei On 登入頁面</text:span></text:span>開放新元件下載。</text:p>
        </text:list-item>
        <text:list-item>
          <text:p text:style-name="P25">府內<text:span text:style-name="預設段落字型"><text:span text:style-name="T3">同仁</text:span></text:span>可於登入頁，點選自然人憑證頁籤，點擊Windows版</text:p>
        </text:list-item>
      </text:list>
      <text:p text:style-name="P4">本:<text:span text:style-name="預設段落字型"><text:span text:style-name="T3">Windows</text:span></text:span>憑證讀取元件或Mac版本:Mac憑證讀取元件下載。</text:p>
      <text:p text:style-name="P2"><draw:custom-shape text:anchor-type="paragraph" draw:z-index="0" draw:name="矩形 18" draw:style-name="gr1" draw:text-style-name="P34" svg:width="2.177cm" svg:height="0.592cm" svg:x="5.664cm" svg:y="5.3cm"><text:p/><draw:enhanced-geometry svg:viewBox="0 0 21600 21600" draw:type="non-primitive" draw:enhanced-path="M 0 0 L 21600 0 21600 21600 0 21600 Z N"/></draw:custom-shape><draw:frame draw:style-name="fr1" draw:name="圖片 16" text:anchor-type="as-char" svg:y="0cm" svg:width="11.709cm" style:rel-width="scale" svg:height="5.886cm" style:rel-height="scale" draw:z-index="1"><draw:image xlink:href="Pictures/100002010000064B0000033687D7F793830904A4.png" xlink:type="simple" xlink:show="embed" xlink:actuate="onLoad" draw:mime-type="image/png"/></draw:frame></text:p>
      <text:p text:style-name="P2"><draw:frame draw:style-name="fr1" draw:name="圖片 19" text:anchor-type="as-char" svg:y="0cm" svg:width="11.875cm" style:rel-width="scale" svg:height="8.128cm" style:rel-height="scale" draw:z-index="2"><draw:image xlink:href="Pictures/100000000000023100000180580925697631D50D.png" xlink:type="simple" xlink:show="embed" xlink:actuate="onLoad" draw:mime-type="image/png"/></draw:frame></text:p>
      <text:list xml:id="list91546288407922" text:continue-list="list2649044089" text:style-name="L2">
        <text:list-item>
          <text:p text:style-name="P20"><text:soft-page-break/>府外機關及學校端(例如: 警察局、衛生局、消防局、教育局等):</text:p>
        </text:list-item>
      </text:list>
      <text:list xml:id="list3264098982" text:style-name="L4">
        <text:list-item>
          <text:p text:style-name="P26"><text:span text:style-name="預設段落字型"><text:span text:style-name="T3">考量網路頻寬流量，為避免大量更新下載導致網路壅塞，提前於113年5月13</text:span></text:span>日開放新元件檔案下載連結。</text:p>
        </text:list-item>
      </text:list>
      <text:p text:style-name="P7">(二)Windows版本下載連結: https://login.gov.taipei/tpeinfo_changing_cert/moica/docs/windows/TCGServiSignADPT_1.0.24.0115.exe</text:p>
      <text:p text:style-name="P7">(三)Mac<text:span text:style-name="預設段落字型"><text:span text:style-name="T3">版本下載連結</text:span></text:span>: https://login.gov.taipei/tpeinfo_changing_cert/moica/docs/mac/TCGMACServiSignSetup_1.0.23.1226.pkg</text:p>
      <text:list xml:id="list91544331568740" text:continue-list="list91546288407922" text:style-name="L2">
        <text:list-item>
          <text:p text:style-name="P20">應用系統</text:p>
        </text:list-item>
      </text:list>
      <text:p text:style-name="P5">(一)介接多憑證驗證服務之應用系統可<text:span text:style-name="預設段落字型"><text:span text:style-name="T3">於113年5月13</text:span></text:span>日由新元件檔案下載連結下載，並自行於應用系統內引導使用者下載更新。</text:p>
      <text:p text:style-name="P7">(二)Windows版本下載連結: https://login.gov.taipei/tpeinfo_changing_cert/moica/docs/windows/TCGServiSignADPT_1.0.24.0115.exe</text:p>
      <text:p text:style-name="P7">(三)Mac版本<text:span text:style-name="預設段落字型"><text:span text:style-name="T3">下載連結</text:span></text:span>: https://login.gov.taipei/tpeinfo_changing_cert/moica/docs/mac/TCGMACServi<text:soft-page-break/>SignSetup_1.0.23.1226.pkg</text:p>
      <text:p text:style-name="P8"/>
      <text:list xml:id="list91544675256325" text:continue-list="list3247869579" text:style-name="L1">
        <text:list-item>
          <text:p text:style-name="P18">安裝步驟</text:p>
        </text:list-item>
      </text:list>
      <text:list xml:id="list1907613915" text:style-name="L5">
        <text:list-item>
          <text:p text:style-name="P21">Windows版ServiSign<text:bookmark-end text:name="_Toc467776510"/><text:bookmark-end text:name="_Toc467769614"/><text:bookmark-end text:name="_Toc466992895"/>元件安裝步驟</text:p>
        </text:list-item>
      </text:list>
      <text:h text:style-name="P23" text:outline-level="3"><text:bookmark-start text:name="_Toc467776511"/><text:bookmark-start text:name="_Toc467769615"/><text:bookmark-start text:name="_Toc466992896"/>(一)用戶端元件安裝程式<text:bookmark-end text:name="_Toc467776511"/><text:bookmark-end text:name="_Toc467769615"/><text:bookmark-end text:name="_Toc466992896"/></text:h>
      <text:list xml:id="list1433976059" text:style-name="L6">
        <text:list-item>
          <text:p text:style-name="P27">安裝前請先關閉所有瀏覽器(IE、Edge、Chrome、Firefox)，以免安裝程式執行不完全。</text:p>
        </text:list-item>
        <text:list-item>
          <text:p text:style-name="P27">建議右鍵點選ServiSign元件安裝執行檔，選擇「以系統管理員身分執行」，開始進行元件安裝。</text:p>
        </text:list-item>
      </text:list>
      <text:p text:style-name="P3"><draw:frame draw:style-name="fr1" draw:name="圖片 1" text:anchor-type="as-char" svg:y="0cm" svg:width="11.679cm" style:rel-width="scale" svg:height="4.979cm" style:rel-height="scale" draw:z-index="3"><draw:image xlink:href="Pictures/1000000000000329000001590AB437AF29B01D36.png" xlink:type="simple" xlink:show="embed" xlink:actuate="onLoad" draw:mime-type="image/png"/></draw:frame></text:p>
      <text:p text:style-name="Text_20_body"><text:bookmark-start text:name="OLE_LINK22"/><text:bookmark-start text:name="OLE_LINK21"/><text:bookmark-start text:name="OLE_LINK20"/></text:p>
      <text:list xml:id="list91544732750987" text:continue-numbering="true" text:style-name="L6">
        <text:list-item>
          <text:p text:style-name="P28">安裝過程可能會看到作業系統UAC授權提示，看到此提示是正常的，請點選是(Y)繼續完成安裝。安裝完成後可能會看到Windows防火牆的安全性提示，請點選允許存取。</text:p>
        </text:list-item>
        <text:list-item>
          <text:p text:style-name="P27">元件安裝<text:bookmark-end text:name="OLE_LINK22"/><text:bookmark-end text:name="OLE_LINK21"/><text:bookmark-end text:name="OLE_LINK20"/>成功。</text:p>
        </text:list-item>
      </text:list>
      <text:p text:style-name="P3"><draw:frame draw:style-name="fr1" draw:name="圖片 2" text:anchor-type="as-char" svg:y="0cm" svg:width="8.393cm" style:rel-width="scale" svg:height="5.994cm" style:rel-height="scale" draw:z-index="4"><draw:image xlink:href="Pictures/10000000000002DF0000020DFD99E947F3D09105.png" xlink:type="simple" xlink:show="embed" xlink:actuate="onLoad" draw:mime-type="image/png"/></draw:frame></text:p>
      <text:list xml:id="list91546384087223" text:continue-numbering="true" text:style-name="L6">
        <text:list-item>
          <text:p text:style-name="P27">開啟工作管理員，確認ServiSign元件平台(TCGServiSign.exe)正常執行。</text:p>
        </text:list-item>
      </text:list>
      <text:p text:style-name="P3"><draw:frame draw:style-name="fr1" draw:name="圖片 3" text:anchor-type="as-char" svg:y="0cm" svg:width="10.829cm" style:rel-width="scale" svg:height="5.717cm" style:rel-height="scale" draw:z-index="5"><draw:image xlink:href="Pictures/10000000000003B5000001F584FF0BC3A83F1B79.png" xlink:type="simple" xlink:show="embed" xlink:actuate="onLoad" draw:mime-type="image/png"/></draw:frame><text:bookmark-start text:name="_Toc467776512"/><text:bookmark-start text:name="_Toc467769616"/><text:bookmark-start text:name="_Toc466992897"/></text:p>
      <text:list xml:id="list91545421963302" text:continue-numbering="true" text:style-name="L6">
        <text:list-item>
          <text:p text:style-name="P27">於右下角ServiSign Monitor圖示點選右鍵「關於」可查看ServiSign元件平台版本資訊</text:p>
        </text:list-item>
      </text:list>
      <text:p text:style-name="P3"><text:soft-page-break/><draw:frame draw:style-name="fr1" draw:name="圖片 8" text:anchor-type="as-char" svg:y="0cm" svg:width="7.17cm" style:rel-width="scale" svg:height="3.778cm" style:rel-height="scale" draw:z-index="6"><draw:image xlink:href="Pictures/10000000000001BA000000E92AA46276F86E894A.png" xlink:type="simple" xlink:show="embed" xlink:actuate="onLoad" draw:mime-type="image/png"/></draw:frame></text:p>
      <text:h text:style-name="P23" text:outline-level="3">(二)用戶端元件常駐程式<text:bookmark-end text:name="_Toc467776512"/><text:bookmark-end text:name="_Toc467769616"/><text:bookmark-end text:name="_Toc466992897"/></text:h>
      <text:list xml:id="list928375077" text:style-name="L7">
        <text:list-item>
          <text:p text:style-name="P29">元件安裝完成後，會一併安裝元件常駐程式ServiSign Monitor，可進行ServiSign元件平台啟動、關閉等操作。</text:p>
        </text:list-item>
        <text:list-item>
          <text:p text:style-name="P29">於右下角ServiSign Monitor圖示點選右鍵可以進行ServiSign元件平台操作。</text:p>
        </text:list-item>
      </text:list>
      <text:p text:style-name="P3"><draw:frame draw:style-name="fr2" draw:name="影像1" text:anchor-type="as-char" svg:y="0cm" svg:width="4.05cm" style:rel-width="scale" svg:height="4.643cm" style:rel-height="scale" draw:z-index="7"><draw:image xlink:href="Pictures/10000000000000AB000000C4EF74E1F6B790ECEF.png" xlink:type="simple" xlink:show="embed" xlink:actuate="onLoad" draw:mime-type="image/png"/></draw:frame></text:p>
      <text:list xml:id="list91545221135670" text:continue-numbering="true" text:style-name="L7">
        <text:list-item>
          <text:p text:style-name="P29">點選「啟動」啟動ServiSign元件平台。</text:p>
        </text:list-item>
        <text:list-item>
          <text:p text:style-name="P29">點選「停止」停止ServiSign元件平台。</text:p>
        </text:list-item>
        <text:list-item>
          <text:p text:style-name="P29">點選「重新啟動」啟動ServiSign元件平台。</text:p>
        </text:list-item>
        <text:list-item>
          <text:p text:style-name="P29">點選「關於」查看ServiSign元件平台版本資訊。</text:p>
        </text:list-item>
      </text:list>
      <text:p text:style-name="P3"><text:soft-page-break/><draw:frame draw:style-name="fr1" draw:name="影像2" text:anchor-type="as-char" svg:y="0cm" svg:width="7.17cm" style:rel-width="scale" svg:height="3.778cm" style:rel-height="scale" draw:z-index="8"><draw:image xlink:href="Pictures/10000000000001BA000000E92AA46276F86E894A.png" xlink:type="simple" xlink:show="embed" xlink:actuate="onLoad" draw:mime-type="image/png"/></draw:frame></text:p>
      <text:h text:style-name="P24" text:outline-level="3"><text:bookmark-start text:name="_Toc467776513"/><text:bookmark-start text:name="_Toc467769617"/><text:bookmark-start text:name="_Toc466992898"/><text:span text:style-name="預設段落字型"><text:span text:style-name="T4">(三)用戶端元件移除方式</text:span></text:span><text:bookmark-end text:name="_Toc467776513"/><text:bookmark-end text:name="_Toc467769617"/><text:bookmark-end text:name="_Toc466992898"/></text:h>
      <text:list xml:id="list4222239785" text:style-name="L8">
        <text:list-item>
          <text:p text:style-name="P30"><text:bookmark-start text:name="OLE_LINK54"/><text:bookmark-start text:name="OLE_LINK53"/>移除ServiSign元件可至開始-&gt;所有程式-&gt;Windows系統-&gt;控制台-&gt;程式與功能於解除安裝或變更程式清單中，點選<text:bookmark-start text:name="OLE_LINK59"/><text:bookmark-start text:name="OLE_LINK58"/><text:bookmark-start text:name="OLE_LINK57"/>TCGServiSignAdapterSetup可解除安裝<text:bookmark-end text:name="OLE_LINK59"/><text:bookmark-end text:name="OLE_LINK58"/><text:bookmark-end text:name="OLE_LINK57"/>ServiSign。</text:p>
        </text:list-item>
      </text:list>
      <text:p text:style-name="P6"><draw:frame draw:style-name="fr2" draw:name="影像3" text:anchor-type="as-char" svg:y="0cm" svg:width="15.24cm" style:rel-width="scale" svg:height="6.167cm" style:rel-height="scale" draw:z-index="9"><draw:image xlink:href="Pictures/10000000000002EF0000013DFADD914D46549D49.png" xlink:type="simple" xlink:show="embed" xlink:actuate="onLoad" draw:mime-type="image/png"/></draw:frame><text:bookmark-end text:name="OLE_LINK53"/><text:bookmark-end text:name="OLE_LINK54"/><text:soft-page-break/><draw:frame draw:style-name="fr1" draw:name="圖片 9" text:anchor-type="as-char" svg:y="0cm" svg:width="14.857cm" style:rel-width="scale" svg:height="7.557cm" style:rel-height="scale" draw:z-index="10"><draw:image xlink:href="Pictures/100000000000048E00000251D31B2C652298A936.png" xlink:type="simple" xlink:show="embed" xlink:actuate="onLoad" draw:mime-type="image/png"/></draw:frame></text:p>
      <text:p text:style-name="P9"><text:bookmark-start text:name="_Toc467776520"/><text:bookmark-start text:name="_Toc467769624"/><text:bookmark-start text:name="_Toc466992905"/></text:p>
      <text:list xml:id="list91545096524638" text:continue-list="list1907613915" text:style-name="L5">
        <text:list-item>
          <text:p text:style-name="P22">Mac版ServiSign<text:bookmark-end text:name="_Toc467776520"/><text:bookmark-end text:name="_Toc467769624"/><text:bookmark-end text:name="_Toc466992905"/>元件安裝步驟</text:p>
        </text:list-item>
      </text:list>
      <text:h text:style-name="P23" text:outline-level="3"><text:bookmark-start text:name="_Toc467776521"/><text:bookmark-start text:name="_Toc467769625"/><text:bookmark-start text:name="_Toc466992906"/>(一)用戶端元件安裝方式<text:bookmark-end text:name="_Toc467776521"/><text:bookmark-end text:name="_Toc467769625"/><text:bookmark-end text:name="_Toc466992906"/></text:h>
      <text:list xml:id="list2279792491" text:style-name="L9">
        <text:list-item>
          <text:p text:style-name="P31">取得安裝檔以後，先執行.zip的壓縮檔解壓縮，Mac預設會解壓縮在同一個路徑底下。解壓縮後會看到.pkg的檔案，這個才是Mac的安裝程式，點兩下進行安裝。</text:p>
        </text:list-item>
      </text:list>
      <text:p text:style-name="P6"><draw:frame draw:style-name="fr1" draw:name="圖片 12" text:anchor-type="as-char" svg:y="0cm" svg:width="7.883cm" style:rel-width="scale" svg:height="5.576cm" style:rel-height="scale" draw:z-index="11"><draw:image xlink:href="Pictures/100000000000026E000001B88CFC01BE1B7850AF.png" xlink:type="simple" xlink:show="embed" xlink:actuate="onLoad" draw:mime-type="image/png"/></draw:frame><draw:frame draw:style-name="fr1" draw:name="圖片 13" text:anchor-type="as-char" svg:y="0cm" svg:width="7.846cm" style:rel-width="scale" svg:height="5.523cm" style:rel-height="scale" draw:z-index="12"><draw:image xlink:href="Pictures/1000000000000271000001B8927E342F31476194.png" xlink:type="simple" xlink:show="embed" xlink:actuate="onLoad" draw:mime-type="image/png"/></draw:frame></text:p>
      <text:list xml:id="list91545751850458" text:continue-numbering="true" text:style-name="L9">
        <text:list-item>
          <text:p text:style-name="P31">點選”繼續”</text:p>
        </text:list-item>
      </text:list>
      <text:p text:style-name="P3"><draw:frame draw:style-name="fr1" draw:name="圖片 15" text:anchor-type="as-char" svg:y="0cm" svg:width="8.729cm" style:rel-width="scale" svg:height="6.161cm" style:rel-height="scale" draw:z-index="13"><draw:image xlink:href="Pictures/100000000000026E000001B73713CF6634EE638F.png" xlink:type="simple" xlink:show="embed" xlink:actuate="onLoad" draw:mime-type="image/png"/></draw:frame></text:p>
      <text:list xml:id="list91545359461407" text:continue-numbering="true" text:style-name="L9">
        <text:list-item>
          <text:p text:style-name="P31">不用改變安裝路徑，點選”安裝”-&gt;輸入使用者密碼-&gt;點選”安裝軟體”</text:p>
        </text:list-item>
      </text:list>
      <text:p text:style-name="P3"><text:soft-page-break/><draw:frame draw:style-name="fr1" draw:name="影像4" text:anchor-type="as-char" svg:y="0cm" svg:width="8.774cm" style:rel-width="scale" svg:height="6.197cm" style:rel-height="scale" draw:z-index="14"><draw:image xlink:href="Pictures/100000000000026F000001B82824A4D666768AAA.png" xlink:type="simple" xlink:show="embed" xlink:actuate="onLoad" draw:mime-type="image/png"/></draw:frame></text:p>
      <text:list xml:id="list91545486711590" text:continue-numbering="true" text:style-name="L9">
        <text:list-item>
          <text:p text:style-name="P31">安裝成功，程式會自動啟動在背景，如果怕沒有安裝完整的話，請手動重新開機，系統會自動載入常駐程式進行服務。</text:p>
        </text:list-item>
      </text:list>
      <text:p text:style-name="P3"><draw:frame draw:style-name="fr1" draw:name="圖片 17" text:anchor-type="as-char" svg:y="0cm" svg:width="2.54cm" style:rel-width="scale" svg:height="2.858cm" style:rel-height="scale" draw:z-index="15"><draw:image xlink:href="Pictures/10000000000000600000006C2ADE0CCC53559E38.png" xlink:type="simple" xlink:show="embed" xlink:actuate="onLoad" draw:mime-type="image/png"/></draw:frame><draw:frame draw:style-name="fr1" draw:name="圖片 18" text:anchor-type="as-char" svg:y="0cm" svg:width="4.438cm" style:rel-width="scale" svg:height="2.824cm" style:rel-height="scale" draw:z-index="16"><draw:image xlink:href="Pictures/10000000000000B0000000700EEFB08D0EBB0357.png" xlink:type="simple" xlink:show="embed" xlink:actuate="onLoad" draw:mime-type="image/png"/></draw:frame></text:p>
      <text:list xml:id="list91546462003968" text:continue-numbering="true" text:style-name="L9">
        <text:list-item>
          <text:p text:style-name="P31">點選「關於」查看ServiSign元件平台版本資訊</text:p>
        </text:list-item>
      </text:list>
      <text:p text:style-name="P3"><draw:frame draw:style-name="fr1" draw:name="影像5" text:anchor-type="as-char" svg:y="0cm" svg:width="13.005cm" style:rel-width="scale" svg:height="4.357cm" style:rel-height="scale" draw:z-index="17"><draw:image xlink:href="Pictures/100000000000025B000000CAA00A1110B50DE3F3.png" xlink:type="simple" xlink:show="embed" xlink:actuate="onLoad" draw:mime-type="image/png"/></draw:frame></text:p>
      <text:p text:style-name="P6"/>
      <text:list xml:id="list91544790068819" text:continue-list="list91544675256325" text:style-name="L1">
        <text:list-item>
          <text:p text:style-name="P18">常見問題</text:p>
        </text:list-item>
      </text:list>
      <text:list xml:id="list897810238" text:style-name="L10">
        <text:list-item>
          <text:p text:style-name="P32">問：使用自然人憑證登入出現錯誤代碼61006?</text:p>
        </text:list-item>
      </text:list>
      <text:p text:style-name="P12"><text:soft-page-break/>答：</text:p>
      <text:p text:style-name="P12">(一)刪除舊的元件(控制台&gt;應用程式&gt;應用程式與功能搜尋"TCGServisign"簽章元件並刪除) 。</text:p>
      <text:p text:style-name="P12">(二)電腦關機，兩分鐘後再重新開機。</text:p>
      <text:p text:style-name="P12">(三)下載新的元件並重新安裝。</text:p>
      <text:list xml:id="list91544760509853" text:continue-numbering="true" text:style-name="L10">
        <text:list-item>
          <text:p text:style-name="P33">問：使用自然人憑證出現錯誤代碼：9056，該如何處理？</text:p>
        </text:list-item>
      </text:list>
      <text:p text:style-name="P13">答：</text:p>
      <text:p text:style-name="P13">此訊息為卡片不存在，卡片偵測不到或未插入。</text:p>
      <text:p text:style-name="P13">(一)確認自然人憑證卡片有插入讀卡機。</text:p>
      <text:p text:style-name="P13">(二)確認讀卡機運作正常。</text:p>
      <text:p text:style-name="P13">(三)重新拔插卡片。</text:p>
      <text:p text:style-name="P13">(四)請至內政部憑證中心網站檢測卡片狀態。</text:p>
      <text:list xml:id="list91546040901792" text:continue-numbering="true" text:style-name="L10">
        <text:list-item>
          <text:p text:style-name="P33">問：重新安裝後已確認元件已啟動，還是無法登入該如何處理?</text:p>
        </text:list-item>
      </text:list>
      <text:p text:style-name="P11">答：</text:p>
      <text:p text:style-name="P11">可線上報修(TAIPEION 入口網&gt;資訊服務&gt;資訊系統報修)或洽資訊客服</text:p>
      <text:p text:style-name="P11">02-27208889 轉8585</text:p>
      <text:p text:style-name="P14"/>
      <text:p text:style-name="P15"/>
      <text:p text:style-name="P1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line-height="150%" fo:text-align="justify" style:justify-single-word="false" fo:orphans="0" fo:widows="0" fo:hyphenation-ladder-count="no-limit"/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size-complex="12pt" fo:hyphenate="false" loext:hyphenation-no-caps="false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318cm" fo:margin-bottom="0.318cm" style:contextual-spacing="false" fo:hyphenation-ladder-count="no-limit" fo:keep-with-next="always"/>
      <style:text-properties fo:font-size="16pt" fo:font-weight="bold" style:font-size-asian="16pt" style:font-weight-asian="bold" style:font-size-complex="26pt" style:font-weight-complex="bold" fo:hyphenate="false" loext:hyphenation-no-caps="false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hyphenation-ladder-count="no-limit" fo:keep-with-next="always"/>
      <style:text-properties fo:font-size="14pt" fo:font-weight="bold" style:font-size-asian="14pt" style:font-weight-asian="bold" style:font-size-complex="24pt" style:font-weight-complex="bold" fo:hyphenate="false" loext:hyphenation-no-caps="false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line-height="300%" fo:hyphenation-ladder-count="no-limit" fo:keep-with-next="always"/>
      <style:text-properties style:font-name="Cambria" fo:font-family="Cambria" style:font-family-generic="roman" style:font-pitch="variable" fo:font-size="18pt" fo:font-weight="bold" style:font-name-asian="新細明體" style:font-family-asian="新細明體" style:font-family-generic-asian="roman" style:font-pitch-asian="variable" style:font-size-asian="18pt" style:font-weight-asian="bold" style:font-size-complex="18pt" style:font-weight-complex="bold" fo:hyphenate="false" loext:hyphenation-no-caps="false"/>
    </style:style>
    <style:style style:name="註解方塊文字" style:family="paragraph" style:parent-style-name="Text_20_body">
      <style:paragraph-properties fo:line-height="100%"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size-complex="9pt" fo:hyphenate="false" loext:hyphenation-no-caps="false"/>
    </style:style>
    <style:style style:name="副標題" style:family="paragraph" style:parent-style-name="Text_20_body" style:next-style-name="Text_20_body" style:default-outline-level="2" style:list-style-name="">
      <style:paragraph-properties fo:margin-top="0cm" fo:margin-bottom="0.106cm" style:contextual-spacing="false" fo:line-height="100%" fo:text-align="center" style:justify-single-word="false" fo:hyphenation-ladder-count="no-limit"/>
      <style:text-properties style:font-name="Calibri" fo:font-family="Calibri" style:font-family-generic="swiss" style:font-pitch="variable" style:font-name-asian="新細明體" style:font-family-asian="新細明體" style:font-family-generic-asian="roman" style:font-pitch-asian="variable" fo:hyphenate="false" loext:hyphenation-no-caps="false"/>
    </style:style>
    <style:style style:name="qowt-stl-內文縮排" style:family="paragraph" style:parent-style-name="Text_20_body">
      <style:paragraph-properties fo:margin-top="0.176cm" fo:margin-bottom="0.176cm" style:contextual-spacing="false" fo:line-height="100%" fo:text-align="start" style:justify-single-word="false" fo:orphans="2" fo:widows="2" fo:hyphenation-ladder-count="no-limit"/>
      <style:text-properties style:font-name="新細明體" fo:font-family="新細明體" style:font-family-generic="roman" style:font-pitch="variable" style:letter-kerning="false" style:font-name-asian="新細明體" style:font-family-asian="新細明體" style:font-family-generic-asian="roman" style:font-pitch-asian="variable" style:font-name-complex="新細明體" style:font-family-complex="新細明體" style:font-family-generic-complex="roman" style:font-pitch-complex="variable"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預設段落字型" style:family="text"/>
    <style:style style:name="標題_20_1_20_字元" style:display-name="標題 1 字元" style:family="text" style:parent-style-name="預設段落字型">
      <style:text-properties style:font-name="Times New Roman" fo:font-family="'Times New Roman'" style:font-family-generic="roman" style:font-pitch="variable" fo:font-size="16pt" fo:font-weight="bold" style:letter-kerning="true" style:font-name-asian="標楷體" style:font-family-asian="標楷體" style:font-family-generic-asian="script" style:font-pitch-asian="fixed" style:font-size-asian="16pt" style:font-weight-asian="bold" style:font-name-complex="Times New Roman" style:font-family-complex="'Times New Roman'" style:font-family-generic-complex="roman" style:font-pitch-complex="variable" style:font-size-complex="26pt" style:font-weight-complex="bold"/>
    </style:style>
    <style:style style:name="標題_20_2_20_字元" style:display-name="標題 2 字元" style:family="text" style:parent-style-name="預設段落字型">
      <style:text-properties style:font-name="Times New Roman" fo:font-family="'Times New Roman'" style:font-family-generic="roman" style:font-pitch="variable" fo:font-size="14pt" fo:font-weight="bold" style:font-name-asian="標楷體" style:font-family-asian="標楷體" style:font-family-generic-asian="script" style:font-pitch-asian="fixed" style:font-size-asian="14pt" style:font-weight-asian="bold" style:font-name-complex="Times New Roman" style:font-family-complex="'Times New Roman'" style:font-family-generic-complex="roman" style:font-pitch-complex="variable" style:font-size-complex="24pt" style:font-weight-complex="bold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副標題_20_字元" style:display-name="副標題 字元" style:family="text" style:parent-style-name="預設段落字型">
      <style:text-properties style:font-size-complex="12pt"/>
    </style:style>
    <style:style style:name="鮮明強調" style:family="text" style:parent-style-name="預設段落字型">
      <style:text-properties fo:color="#5b9bd5" loext:opacity="100%" fo:font-style="italic" style:font-style-asian="italic" style:font-style-complex="italic"/>
    </style:style>
    <style:style style:name="qowt-font1-timesnewroman" style:family="text" style:parent-style-name="預設段落字型"/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標楷體" style:font-family-asian="標楷體" style:font-family-generic-asian="script" style:font-pitch-asian="fixed" style:font-size-asian="10pt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標楷體" style:font-family-asian="標楷體" style:font-family-generic-asian="script" style:font-pitch-asian="fixed" style:font-size-asian="10pt" style:font-size-complex="10pt"/>
    </style:style>
    <style:style style:name="標題_20_3_20_字元" style:display-name="標題 3 字元" style:family="text" style:parent-style-name="預設段落字型">
      <style:text-properties style:font-name="Cambria" fo:font-family="Cambria" style:font-family-generic="roman" style:font-pitch="variable" fo:font-size="18pt" fo:font-weight="bold" style:font-name-asian="新細明體" style:font-family-asian="新細明體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WW_5f_CharLFO2LVL1" style:display-name="WW_CharLFO2LVL1" style:family="text">
      <style:text-properties fo:font-size="14pt" style:font-size-asian="14pt"/>
    </style:style>
    <style:style style:name="WW_5f_CharLFO5LVL1" style:display-name="WW_CharLFO5LVL1" style:family="text">
      <style:text-properties fo:font-size="14pt" style:font-size-asian="14pt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3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11</text:page-number></text:span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4/3.5.4$Windows_X86_64 LibreOffice_project/26197fec677a214f4a49adfe2c31ece3e6a76cc0</meta:generator>
    <dc:title/>
    <dc:description/>
    <dc:subject/>
    <meta:initial-creator>Microsoft 帳戶</meta:initial-creator>
    <dc:creator>王文秀</dc:creator>
    <meta:creation-date>2024-05-07T01:20:00Z</meta:creation-date>
    <dc:date>2024-05-08T00:50:00Z</dc:date>
    <meta:editing-cycles>16</meta:editing-cycles>
    <meta:editing-duration>PT13020S</meta:editing-duration>
    <meta:document-statistic meta:table-count="0" meta:image-count="17" meta:object-count="0" meta:page-count="11" meta:paragraph-count="71" meta:word-count="1195" meta:character-count="1972" meta:non-whitespace-character-count="1958"/>
    <meta:template xlink:type="simple" xlink:actuate="onRequest" xlink:title="" xlink:href="file:///D:/00-公文目錄/附件/23661861_1133061773_ATTCH2.odt/Normal.dotm"/>
  </office:meta>
</office:document-meta>
</file>